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4000000BE1E03686B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11.668cm" style:type="center"/>
        </style:tab-stops>
      </style:paragraph-properties>
      <style:text-properties style:font-name="Cambria" fo:font-weight="bold" officeooo:rsid="0021e4e8" officeooo:paragraph-rsid="0021e4e8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mbria" fo:font-weight="bold" officeooo:rsid="0021e4e8" officeooo:paragraph-rsid="0021e4e8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weight="bold" officeooo:rsid="0021e4e8" officeooo:paragraph-rsid="0021e4e8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fo:font-weight="bold" officeooo:rsid="001db3d9" officeooo:paragraph-rsid="001db3d9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1pt" fo:font-weight="bold" officeooo:rsid="001db3d9" officeooo:paragraph-rsid="001db3d9" style:font-size-asian="11pt" style:font-weight-asian="bold" style:font-size-complex="11pt" style:font-weight-complex="bold"/>
    </style:style>
    <style:style style:name="P6" style:family="paragraph" style:parent-style-name="Text_20_body">
      <style:paragraph-properties fo:text-align="justify" style:justify-single-word="false"/>
      <style:text-properties officeooo:paragraph-rsid="00377771"/>
    </style:style>
    <style:style style:name="P7" style:family="paragraph" style:parent-style-name="Text_20_body">
      <style:paragraph-properties fo:text-align="justify" style:justify-single-word="false"/>
      <style:text-properties officeooo:paragraph-rsid="004f4ed7"/>
    </style:style>
    <style:style style:name="P8" style:family="paragraph" style:parent-style-name="Text_20_body" style:list-style-name="L1">
      <style:paragraph-properties fo:text-align="justify" style:justify-single-word="false"/>
      <style:text-properties officeooo:paragraph-rsid="004f4ed7"/>
    </style:style>
    <style:style style:name="P9" style:family="paragraph" style:parent-style-name="Text_20_body" style:list-style-name="L1">
      <style:paragraph-properties fo:text-align="justify" style:justify-single-word="false"/>
      <style:text-properties officeooo:paragraph-rsid="00588cd5"/>
    </style:style>
    <style:style style:name="P10" style:family="paragraph" style:parent-style-name="Text_20_body" style:list-style-name="L1">
      <style:paragraph-properties fo:text-align="justify" style:justify-single-word="false"/>
      <style:text-properties officeooo:paragraph-rsid="006c8b29"/>
    </style:style>
    <style:style style:name="P11" style:family="paragraph" style:parent-style-name="Text_20_body" style:list-style-name="L1">
      <style:paragraph-properties fo:text-align="justify" style:justify-single-word="false"/>
      <style:text-properties officeooo:paragraph-rsid="0068b49d"/>
    </style:style>
    <style:style style:name="P12" style:family="paragraph" style:parent-style-name="Text_20_body" style:list-style-name="L1">
      <style:paragraph-properties fo:text-align="justify" style:justify-single-word="false"/>
      <style:text-properties officeooo:paragraph-rsid="006bfccb"/>
    </style:style>
    <style:style style:name="P13" style:family="paragraph" style:parent-style-name="Text_20_body">
      <style:paragraph-properties fo:text-align="justify" style:justify-single-word="false"/>
      <style:text-properties fo:font-variant="normal" fo:text-transform="none" fo:color="#000000" loext:opacity="100%" style:font-name="Arial" fo:font-size="11pt" fo:letter-spacing="normal" fo:font-style="normal" fo:font-weight="normal" officeooo:rsid="0029bceb" officeooo:paragraph-rsid="0035abe7" style:font-size-asian="11pt" style:font-size-complex="11pt"/>
    </style:style>
    <style:style style:name="P14" style:family="paragraph" style:parent-style-name="Text_20_body">
      <style:paragraph-properties fo:text-align="justify" style:justify-single-word="false"/>
      <style:text-properties officeooo:paragraph-rsid="001cdbf5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1pt" officeooo:rsid="001c15cb" officeooo:paragraph-rsid="001c15cb" style:font-size-asian="11pt" style:font-size-complex="11pt"/>
    </style:style>
    <style:style style:name="P16" style:family="paragraph" style:parent-style-name="Text_20_body">
      <style:paragraph-properties fo:margin-left="1.251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Arial" fo:font-size="11pt" fo:letter-spacing="normal" fo:font-style="normal" fo:font-weight="normal" officeooo:rsid="001c15cb" officeooo:paragraph-rsid="001c15cb" style:font-size-asian="11pt" style:font-size-complex="11pt"/>
    </style:style>
    <style:style style:name="P17" style:family="paragraph" style:parent-style-name="Text_20_body">
      <style:paragraph-properties fo:margin-left="1.251cm" fo:margin-right="0cm" fo:line-height="100%" fo:text-align="justify" style:justify-single-word="false" fo:orphans="2" fo:widows="2" fo:text-indent="0cm" style:auto-text-indent="fals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18" style:family="paragraph" style:parent-style-name="Text_20_body" style:list-style-name="L2">
      <loext:graphic-properties draw:fill="none" draw:fill-color="#ffffff"/>
      <style:paragraph-properties fo:margin-left="1.251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19" style:family="paragraph" style:parent-style-name="Text_20_body" style:list-style-name="L2">
      <loext:graphic-properties draw:fill="none" draw:fill-color="#ffffff"/>
      <style:paragraph-properties fo:margin-left="1.251cm" fo:margin-right="0cm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20" style:family="paragraph" style:parent-style-name="Text_20_body">
      <loext:graphic-properties draw:fill="none" draw:fill-color="#ffffff"/>
      <style:paragraph-properties fo:margin-left="0cm" fo:margin-right="0cm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21" style:family="paragraph" style:parent-style-name="Text_20_body" style:list-style-name="L3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22" style:family="paragraph" style:parent-style-name="Text_20_body" style:list-style-name="L4">
      <loext:graphic-properties draw:fill="none" draw:fill-color="#ffffff"/>
      <style:paragraph-properties fo:margin-top="0cm" fo:margin-bottom="0cm" style:contextual-spacing="false"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23" style:family="paragraph" style:parent-style-name="Text_20_body" style:list-style-name="L4">
      <loext:graphic-properties draw:fill="none" draw:fill-color="#ffffff"/>
      <style:paragraph-properties fo:margin-top="0cm" fo:margin-bottom="0cm" style:contextual-spacing="false"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paragraph-rsid="002bf489" style:font-size-asian="11pt" style:font-size-complex="11pt"/>
    </style:style>
    <style:style style:name="P24" style:family="paragraph" style:parent-style-name="Text_20_body" style:list-style-name="L4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f07e0" officeooo:paragraph-rsid="002bf489" style:font-size-asian="11pt" style:font-size-complex="11pt"/>
    </style:style>
    <style:style style:name="P25" style:family="paragraph" style:parent-style-name="Text_20_body">
      <loext:graphic-properties draw:fill="none" draw:fill-color="#ffffff"/>
      <style:paragraph-properties fo:margin-left="0cm" fo:margin-right="0cm" fo:line-height="100%" fo:text-align="justify" style:justify-single-word="false" fo:orphans="2" fo:widows="2" fo:text-indent="0cm" style:auto-text-indent="false" fo:background-color="transparent" fo:padding="0cm" fo:border="none"/>
      <style:text-properties style:font-name="Arial" fo:font-size="11pt" style:font-size-asian="11pt" style:font-size-complex="11pt"/>
    </style:style>
    <style:style style:name="P26" style:family="paragraph" style:parent-style-name="Text_20_body" style:list-style-name="L5">
      <loext:graphic-properties draw:fill="none" draw:fill-color="#ffffff"/>
      <style:paragraph-properties fo:margin-top="0cm" fo:margin-bottom="0cm" style:contextual-spacing="false"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paragraph-rsid="002f935b" style:font-size-asian="11pt" style:font-size-complex="11pt"/>
    </style:style>
    <style:style style:name="P27" style:family="paragraph" style:parent-style-name="Text_20_body" style:list-style-name="L5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258377" officeooo:paragraph-rsid="002f935b" style:font-size-asian="11pt" style:font-size-complex="11pt"/>
    </style:style>
    <style:style style:name="P28" style:family="paragraph" style:parent-style-name="Text_20_body">
      <loext:graphic-properties draw:fill="none" draw:fill-color="#ffffff"/>
      <style:paragraph-properties fo:margin-left="0cm" fo:margin-right="0cm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cdbf5" officeooo:paragraph-rsid="001cdbf5" style:font-size-asian="11pt" style:font-size-complex="11pt"/>
    </style:style>
    <style:style style:name="P29" style:family="paragraph" style:parent-style-name="Text_20_body" style:list-style-name="L6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P30" style:family="paragraph" style:parent-style-name="Text_20_body">
      <loext:graphic-properties draw:fill="none" draw:fill-color="#ffffff"/>
      <style:paragraph-properties fo:margin-left="0cm" fo:margin-right="0cm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cdbf5" officeooo:paragraph-rsid="0053a10a" style:font-size-asian="11pt" style:font-size-complex="11pt"/>
    </style:style>
    <style:style style:name="P31" style:family="paragraph" style:parent-style-name="Text_20_body" style:list-style-name="L7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e03b6" officeooo:paragraph-rsid="001e03b6" style:font-size-asian="11pt" style:font-size-complex="11pt"/>
    </style:style>
    <style:style style:name="P32" style:family="paragraph" style:parent-style-name="Text_20_body" style:list-style-name="L7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407eb7" officeooo:paragraph-rsid="00407eb7" style:font-size-asian="11pt" style:font-size-complex="11pt"/>
    </style:style>
    <style:style style:name="P33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officeooo:paragraph-rsid="001e03b6"/>
    </style:style>
    <style:style style:name="P34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e03b6" officeooo:paragraph-rsid="001e03b6" style:font-size-asian="11pt" style:font-size-complex="11pt"/>
    </style:style>
    <style:style style:name="P35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e03b6" officeooo:paragraph-rsid="001e03b6" style:font-size-asian="11pt" style:font-weight-asian="normal" style:font-size-complex="11pt" style:font-weight-complex="normal"/>
    </style:style>
    <style:style style:name="P36" style:family="paragraph" style:parent-style-name="Text_20_body">
      <loext:graphic-properties draw:fill="none" draw:fill-color="#ffffff"/>
      <style:paragraph-properties fo:margin-left="1.251cm" fo:margin-right="0cm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e03b6" officeooo:paragraph-rsid="001e03b6" style:font-size-asian="11pt" style:font-size-complex="11pt"/>
    </style:style>
    <style:style style:name="P37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ce181e" loext:opacity="100%" style:font-name="Arial" fo:font-size="11pt" fo:letter-spacing="normal" fo:font-style="normal" fo:font-weight="bold" officeooo:rsid="001f07e0" officeooo:paragraph-rsid="001f07e0" style:font-size-asian="11pt" style:font-style-asian="normal" style:font-weight-asian="bold" style:font-size-complex="11pt" style:font-style-complex="normal" style:font-weight-complex="bold"/>
    </style:style>
    <style:style style:name="P38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1f07e0" officeooo:paragraph-rsid="006be0b1" style:font-size-asian="11pt" style:font-size-complex="11pt"/>
    </style:style>
    <style:style style:name="P39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2a6572" officeooo:paragraph-rsid="002a6572" style:font-size-asian="11pt" style:font-size-complex="11pt"/>
    </style:style>
    <style:style style:name="P40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normal" officeooo:rsid="0029bceb" officeooo:paragraph-rsid="0029bceb" style:font-size-asian="11pt" style:font-size-complex="11pt"/>
    </style:style>
    <style:style style:name="P41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00000" loext:opacity="100%" style:font-name="Arial" fo:font-size="11pt" fo:letter-spacing="normal" fo:font-style="normal" fo:font-weight="bold" officeooo:rsid="006be0b1" officeooo:paragraph-rsid="006be0b1" style:font-size-asian="11pt" style:font-weight-asian="bold" style:font-size-complex="11pt" style:font-weight-complex="bold"/>
    </style:style>
    <style:style style:name="P42" style:family="paragraph" style:parent-style-name="Text_20_body">
      <loext:graphic-properties draw:fill="none" draw:fill-color="#ffffff"/>
      <style:paragraph-properties fo:line-height="100%" fo:text-align="justify" style:justify-single-word="false" fo:orphans="2" fo:widows="2" fo:background-color="transparent" fo:padding="0cm" fo:border="none"/>
      <style:text-properties fo:font-variant="normal" fo:text-transform="none" fo:color="#056367" loext:opacity="100%" style:text-line-through-style="none" style:text-line-through-type="none" style:font-name="Cambria" fo:font-size="11pt" fo:letter-spacing="normal" fo:font-style="normal" style:text-underline-style="none" fo:font-weight="bold" officeooo:rsid="0029bceb" officeooo:paragraph-rsid="006be0b1" style:text-blinking="false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716995" style:font-size-asian="11pt" style:font-size-complex="11pt"/>
    </style:style>
    <style:style style:name="T3" style:family="text">
      <style:text-properties officeooo:rsid="00211d7e"/>
    </style:style>
    <style:style style:name="T4" style:family="text">
      <style:text-properties fo:font-variant="normal" fo:text-transform="none" fo:color="#000000" loext:opacity="100%" style:font-name="Arial" fo:font-size="11pt" fo:letter-spacing="normal" fo:font-style="normal" fo:font-weight="normal" officeooo:rsid="001c15cb" style:font-size-asian="11pt" style:font-weight-asian="bold" style:font-size-complex="11pt" style:font-weight-complex="bold"/>
    </style:style>
    <style:style style:name="T5" style:family="text">
      <style:text-properties fo:font-variant="normal" fo:text-transform="none" fo:color="#000000" loext:opacity="100%" style:font-name="Arial" fo:font-size="11pt" fo:letter-spacing="normal" fo:font-style="normal" fo:font-weight="normal" officeooo:rsid="00377771" style:font-size-asian="11pt" style:font-weight-asian="bold" style:font-size-complex="11pt" style:font-weight-complex="bold"/>
    </style:style>
    <style:style style:name="T6" style:family="text">
      <style:text-properties fo:font-variant="normal" fo:text-transform="none" fo:color="#000000" loext:opacity="100%" style:font-name="Arial" fo:font-size="11pt" fo:letter-spacing="normal" fo:font-style="normal" fo:font-weight="normal" officeooo:rsid="00532188" style:font-size-asian="11pt" style:font-weight-asian="bold" style:font-size-complex="11pt" style:font-weight-complex="bold"/>
    </style:style>
    <style:style style:name="T7" style:family="text">
      <style:text-properties fo:font-variant="normal" fo:text-transform="none" fo:color="#000000" loext:opacity="100%" style:font-name="Arial" fo:font-size="11pt" fo:letter-spacing="normal" fo:font-style="normal" fo:font-weight="normal" officeooo:rsid="006c8b29" style:font-size-asian="11pt" style:font-weight-asian="bold" style:font-size-complex="11pt" style:font-weight-complex="bold"/>
    </style:style>
    <style:style style:name="T8" style:family="text">
      <style:text-properties fo:font-variant="normal" fo:text-transform="none" fo:color="#000000" loext:opacity="100%" style:font-name="Arial" fo:font-size="11pt" fo:letter-spacing="normal" fo:font-style="normal" fo:font-weight="normal" officeooo:rsid="0068b49d" style:font-size-asian="11pt" style:font-weight-asian="bold" style:font-size-complex="11pt" style:font-weight-complex="bold"/>
    </style:style>
    <style:style style:name="T9" style:family="text">
      <style:text-properties fo:font-variant="normal" fo:text-transform="none" fo:color="#000000" loext:opacity="100%" style:font-name="Arial" fo:font-size="11pt" fo:letter-spacing="normal" fo:font-style="normal" fo:font-weight="bold" officeooo:rsid="001c15cb" style:font-size-asian="11pt" style:font-weight-asian="bold" style:font-size-complex="11pt" style:font-weight-complex="bold"/>
    </style:style>
    <style:style style:name="T10" style:family="text">
      <style:text-properties fo:font-variant="normal" fo:text-transform="none" fo:color="#000000" loext:opacity="100%" style:font-name="Arial" fo:font-size="11pt" fo:letter-spacing="normal" fo:font-style="normal" fo:font-weight="normal" officeooo:rsid="001c15cb" style:font-size-asian="11pt" style:font-size-complex="11pt"/>
    </style:style>
    <style:style style:name="T11" style:family="text">
      <style:text-properties fo:font-variant="normal" fo:text-transform="none" fo:color="#000000" loext:opacity="100%" style:font-name="Arial" fo:font-size="11pt" fo:letter-spacing="normal" fo:font-style="normal" fo:font-weight="normal" officeooo:rsid="004f4ed7" style:font-size-asian="11pt" style:font-size-complex="11pt"/>
    </style:style>
    <style:style style:name="T12" style:family="text">
      <style:text-properties fo:font-variant="normal" fo:text-transform="none" fo:color="#000000" loext:opacity="100%" style:font-name="Arial" fo:font-size="11pt" fo:letter-spacing="normal" fo:font-style="normal" fo:font-weight="normal" officeooo:rsid="00588cd5" style:font-size-asian="11pt" style:font-size-complex="11pt"/>
    </style:style>
    <style:style style:name="T13" style:family="text">
      <style:text-properties fo:font-variant="normal" fo:text-transform="none" fo:color="#000000" loext:opacity="100%" style:font-name="Arial" fo:font-size="11pt" fo:letter-spacing="normal" fo:font-style="normal" fo:font-weight="normal" officeooo:rsid="00588cd5" style:font-size-asian="11pt" style:font-weight-asian="normal" style:font-size-complex="11pt" style:font-weight-complex="normal"/>
    </style:style>
    <style:style style:name="T14" style:family="text">
      <style:text-properties fo:font-variant="normal" fo:text-transform="none" fo:color="#000000" loext:opacity="100%" style:font-name="Arial" fo:font-size="11pt" fo:letter-spacing="normal" fo:font-style="normal" fo:font-weight="normal" officeooo:rsid="006c8b29" style:font-size-asian="11pt" style:font-size-complex="11pt"/>
    </style:style>
    <style:style style:name="T15" style:family="text">
      <style:text-properties fo:font-variant="normal" fo:text-transform="none" fo:color="#000000" loext:opacity="100%" style:font-name="Arial" fo:font-size="11pt" fo:letter-spacing="normal" fo:font-style="normal" fo:font-weight="normal" officeooo:rsid="004dee4a" style:font-size-asian="11pt" style:font-weight-asian="bold" style:font-size-complex="11pt" style:font-weight-complex="bold"/>
    </style:style>
    <style:style style:name="T16" style:family="text">
      <style:text-properties fo:font-variant="normal" fo:text-transform="none" fo:color="#000000" loext:opacity="100%" style:font-name="Arial" fo:font-size="11pt" fo:letter-spacing="normal" fo:font-style="normal" fo:font-weight="normal" officeooo:rsid="007308f2" style:font-size-asian="11pt" style:font-size-complex="11pt"/>
    </style:style>
    <style:style style:name="T17" style:family="text">
      <style:text-properties fo:font-variant="normal" fo:text-transform="none" fo:color="#000000" loext:opacity="100%" style:font-name="Arial" fo:font-size="11pt" fo:letter-spacing="normal" fo:font-style="normal" fo:font-weight="normal" officeooo:rsid="0029bceb" style:font-size-asian="11pt" style:font-size-complex="11pt"/>
    </style:style>
    <style:style style:name="T18" style:family="text">
      <style:text-properties fo:font-variant="normal" fo:text-transform="none" fo:color="#000000" loext:opacity="100%" style:font-name="Arial" fo:font-size="11pt" fo:letter-spacing="normal" fo:font-style="normal" fo:font-weight="normal" officeooo:rsid="0068b49d" style:font-size-asian="11pt" style:font-size-complex="11pt"/>
    </style:style>
    <style:style style:name="T19" style:family="text">
      <style:text-properties fo:font-variant="normal" fo:text-transform="none" fo:color="#000000" loext:opacity="100%" style:font-name="Arial" fo:font-size="11pt" fo:letter-spacing="normal" fo:font-style="normal" fo:font-weight="normal" officeooo:rsid="006bfccb" style:font-size-asian="11pt" style:font-size-complex="11pt"/>
    </style:style>
    <style:style style:name="T20" style:family="text">
      <style:text-properties fo:font-weight="bold" officeooo:rsid="0046bc38" style:font-weight-asian="bold" style:font-weight-complex="bold"/>
    </style:style>
    <style:style style:name="T21" style:family="text">
      <style:text-properties officeooo:rsid="0046bc38"/>
    </style:style>
    <style:style style:name="T22" style:family="text">
      <style:text-properties officeooo:rsid="0048239a" style:font-weight-asian="normal" style:font-weight-complex="normal"/>
    </style:style>
    <style:style style:name="T23" style:family="text">
      <style:text-properties officeooo:rsid="0072b335" style:font-weight-asian="normal" style:font-weight-complex="normal"/>
    </style:style>
    <style:style style:name="T24" style:family="text">
      <style:text-properties officeooo:rsid="00486518" style:font-weight-asian="normal" style:font-weight-complex="normal"/>
    </style:style>
    <style:style style:name="T25" style:family="text">
      <style:text-properties officeooo:rsid="006c8b29" style:font-weight-asian="normal" style:font-weight-complex="normal"/>
    </style:style>
    <style:style style:name="T26" style:family="text">
      <style:text-properties officeooo:rsid="00532188" style:font-weight-asian="normal" style:font-weight-complex="normal"/>
    </style:style>
    <style:style style:name="T27" style:family="text">
      <style:text-properties style:font-name="Arial" fo:font-size="11pt" style:font-size-asian="11pt" style:font-size-complex="11pt"/>
    </style:style>
    <style:style style:name="T28" style:family="text">
      <style:text-properties style:font-name="Arial" fo:font-size="11pt" officeooo:rsid="006c8b29" style:font-size-asian="11pt" style:font-size-complex="11pt"/>
    </style:style>
    <style:style style:name="T29" style:family="text">
      <style:text-properties fo:font-variant="normal" fo:text-transform="none" fo:color="#000000" loext:opacity="100%" style:font-name="Arial" fo:font-size="11pt" fo:letter-spacing="normal" fo:font-style="normal" fo:font-weight="normal" style:font-size-asian="11pt" style:font-size-complex="11pt"/>
    </style:style>
    <style:style style:name="T30" style:family="text">
      <style:text-properties fo:font-variant="normal" fo:text-transform="none" fo:color="#000000" loext:opacity="100%" style:font-name="Arial" fo:font-size="11pt" fo:letter-spacing="normal" fo:font-style="normal" fo:font-weight="normal" officeooo:rsid="0043148a" style:font-size-asian="11pt" style:font-size-complex="11pt"/>
    </style:style>
    <style:style style:name="T31" style:family="text">
      <style:text-properties fo:font-variant="normal" fo:text-transform="none" fo:color="#000000" loext:opacity="100%" style:font-name="Arial" fo:font-size="11pt" fo:letter-spacing="normal" fo:font-style="normal" fo:font-weight="normal" officeooo:rsid="0072b335" style:font-size-asian="11pt" style:font-size-complex="11pt"/>
    </style:style>
    <style:style style:name="T32" style:family="text">
      <style:text-properties fo:font-variant="normal" fo:text-transform="none" fo:color="#000000" loext:opacity="100%" style:font-name="Arial" fo:font-size="11pt" fo:letter-spacing="normal" fo:font-style="normal" style:text-underline-style="solid" style:text-underline-width="auto" style:text-underline-color="font-color" fo:font-weight="normal" style:font-size-asian="11pt" style:font-size-complex="11pt"/>
    </style:style>
    <style:style style:name="T33" style:family="text">
      <style:text-properties fo:font-variant="normal" fo:text-transform="none" fo:color="#000000" loext:opacity="100%" style:font-name="Arial" fo:font-size="11pt" fo:letter-spacing="normal" fo:font-style="normal" fo:font-weight="normal" officeooo:rsid="00532188" style:font-size-asian="11pt" style:font-size-complex="11pt"/>
    </style:style>
    <style:style style:name="T34" style:family="text">
      <style:text-properties officeooo:rsid="001cdbf5"/>
    </style:style>
    <style:style style:name="T35" style:family="text">
      <style:text-properties fo:font-weight="bold" officeooo:rsid="001cdbf5" style:font-weight-asian="bold" style:font-weight-complex="bold"/>
    </style:style>
    <style:style style:name="T36" style:family="text">
      <style:text-properties fo:font-weight="bold" officeooo:rsid="00532188" style:font-weight-asian="bold" style:font-weight-complex="bold"/>
    </style:style>
    <style:style style:name="T37" style:family="text">
      <style:text-properties style:text-underline-style="solid" style:text-underline-width="auto" style:text-underline-color="font-color" fo:font-weight="bold" officeooo:rsid="00532188" style:font-weight-asian="bold" style:font-weight-complex="bold"/>
    </style:style>
    <style:style style:name="T38" style:family="text">
      <style:text-properties style:text-underline-style="none" officeooo:rsid="006c8b29" style:font-weight-asian="normal" style:font-weight-complex="normal"/>
    </style:style>
    <style:style style:name="T39" style:family="text">
      <style:text-properties officeooo:rsid="00532188"/>
    </style:style>
    <style:style style:name="T40" style:family="text">
      <style:text-properties officeooo:rsid="006c8b29"/>
    </style:style>
    <style:style style:name="T41" style:family="text">
      <style:text-properties officeooo:rsid="007308f2"/>
    </style:style>
    <style:style style:name="T42" style:family="text">
      <style:text-properties officeooo:rsid="00716995"/>
    </style:style>
    <style:style style:name="T43" style:family="text">
      <style:text-properties officeooo:rsid="001e03b6"/>
    </style:style>
    <style:style style:name="T44" style:family="text">
      <style:text-properties officeooo:rsid="001f07e0"/>
    </style:style>
    <style:style style:name="T45" style:family="text">
      <style:text-properties fo:font-variant="normal" fo:text-transform="none" fo:color="#000000" loext:opacity="100%" fo:letter-spacing="normal" fo:font-style="normal" fo:font-weight="normal"/>
    </style:style>
    <style:style style:name="T46" style:family="text">
      <style:text-properties fo:font-variant="normal" fo:text-transform="none" fo:color="#000000" loext:opacity="100%" fo:letter-spacing="normal" fo:font-style="normal" fo:font-weight="normal" officeooo:rsid="001cdbf5"/>
    </style:style>
    <style:style style:name="T47" style:family="text">
      <style:text-properties fo:font-variant="normal" fo:text-transform="none" fo:color="#000000" loext:opacity="100%" fo:letter-spacing="normal" fo:font-style="normal" fo:font-weight="bold" officeooo:rsid="001cdbf5" style:font-weight-asian="bold" style:font-weight-complex="bold"/>
    </style:style>
    <style:style style:name="T48" style:family="text">
      <style:text-properties fo:font-variant="normal" fo:text-transform="none" fo:color="#000000" loext:opacity="100%" fo:letter-spacing="normal" fo:font-style="normal" fo:font-weight="bold" officeooo:rsid="002f935b" style:font-weight-asian="bold" style:font-weight-complex="bold"/>
    </style:style>
    <style:style style:name="T49" style:family="text">
      <style:text-properties fo:font-variant="normal" fo:text-transform="none" fo:color="#000000" loext:opacity="100%" fo:letter-spacing="normal" fo:font-style="normal" fo:font-weight="bold" officeooo:rsid="0072b335" style:font-weight-asian="bold" style:font-weight-complex="bold"/>
    </style:style>
    <style:style style:name="T50" style:family="text">
      <style:text-properties fo:font-variant="normal" fo:text-transform="none" fo:color="#000000" loext:opacity="100%" fo:letter-spacing="normal" fo:font-style="normal" fo:font-weight="bold" officeooo:rsid="007308f2" style:font-weight-asian="bold" style:font-weight-complex="bold"/>
    </style:style>
    <style:style style:name="T51" style:family="text">
      <style:text-properties officeooo:rsid="002f935b"/>
    </style:style>
    <style:style style:name="T52" style:family="text">
      <style:text-properties fo:font-weight="bold" style:font-weight-asian="bold" style:font-weight-complex="bold"/>
    </style:style>
    <style:style style:name="T53" style:family="text">
      <style:text-properties fo:font-weight="bold" officeooo:rsid="001e03b6" style:font-weight-asian="bold" style:font-weight-complex="bold"/>
    </style:style>
    <style:style style:name="T54" style:family="text">
      <style:text-properties fo:font-weight="bold" officeooo:rsid="007308f2" style:font-weight-asian="bold" style:font-weight-complex="bold"/>
    </style:style>
    <style:style style:name="T55" style:family="text">
      <style:text-properties style:use-window-font-color="true" loext:opacity="0%" style:text-line-through-style="none" style:text-line-through-type="none" fo:font-size="11.25pt" style:text-underline-style="none" fo:font-weight="bold" officeooo:rsid="001e03b6" style:text-blinking="false" style:font-weight-asian="bold" style:font-weight-complex="bold" loext:padding="0cm" loext:border="none"/>
    </style:style>
    <style:style style:name="T56" style:family="text">
      <style:text-properties style:use-window-font-color="true" loext:opacity="0%" style:text-line-through-style="none" style:text-line-through-type="none" fo:font-size="11.25pt" style:text-underline-style="none" fo:font-weight="bold" officeooo:rsid="0053a10a" style:text-blinking="false" style:font-weight-asian="bold" style:font-weight-complex="bold" loext:padding="0cm" loext:border="none"/>
    </style:style>
    <style:style style:name="T57" style:family="text">
      <style:text-properties style:use-window-font-color="true" loext:opacity="0%" officeooo:rsid="001e03b6" style:font-weight-asian="bold" style:font-weight-complex="bold"/>
    </style:style>
    <style:style style:name="T58" style:family="text">
      <style:text-properties fo:font-weight="bold" officeooo:rsid="0053a10a" style:font-weight-asian="bold" style:font-weight-complex="bold"/>
    </style:style>
    <style:style style:name="T59" style:family="text">
      <style:text-properties fo:font-weight="bold" officeooo:rsid="00588cd5" style:font-weight-asian="bold" style:font-weight-complex="bold"/>
    </style:style>
    <style:style style:name="T60" style:family="text">
      <style:text-properties fo:font-variant="normal" fo:text-transform="none" style:use-window-font-color="true" loext:opacity="0%" style:font-name="Arial" fo:font-size="11pt" fo:letter-spacing="normal" fo:font-style="normal" fo:font-weight="normal" officeooo:rsid="001e03b6" style:font-size-asian="11pt" style:font-size-complex="11pt"/>
    </style:style>
    <style:style style:name="T61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normal" style:text-blinking="false" style:font-size-asian="11pt" style:font-size-complex="11pt"/>
    </style:style>
    <style:style style:name="T62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bold" style:text-blinking="false" style:font-size-asian="11pt" style:font-size-complex="11pt" loext:padding="0cm" loext:border="none"/>
    </style:style>
    <style:style style:name="T63" style:family="text">
      <style:text-properties fo:font-variant="normal" fo:text-transform="none" style:use-window-font-color="true" loext:opacity="0%" style:text-line-through-style="none" style:text-line-through-type="none" style:font-name="Arial" fo:font-size="11pt" fo:letter-spacing="normal" fo:font-style="normal" style:text-underline-style="none" fo:font-weight="normal" officeooo:rsid="0068b49d" style:text-blinking="false" style:font-size-asian="11pt" style:font-size-complex="11pt"/>
    </style:style>
    <style:style style:name="T64" style:family="text">
      <style:text-properties officeooo:rsid="0021e4e8"/>
    </style:style>
    <style:style style:name="T65" style:family="text">
      <style:text-properties officeooo:rsid="00552bb9"/>
    </style:style>
    <style:style style:name="T66" style:family="text">
      <style:text-properties fo:font-weight="bold" officeooo:rsid="0021e4e8" style:font-weight-asian="bold" style:font-weight-complex="bold"/>
    </style:style>
    <style:style style:name="T67" style:family="text">
      <style:text-properties officeooo:rsid="00609ce3"/>
    </style:style>
    <style:style style:name="T68" style:family="text">
      <style:text-properties officeooo:rsid="0061b101"/>
    </style:style>
    <style:style style:name="T69" style:family="text">
      <style:text-properties fo:font-weight="bold" officeooo:rsid="00609ce3" style:font-weight-asian="bold" style:font-weight-complex="bold"/>
    </style:style>
    <style:style style:name="T70" style:family="text">
      <style:text-properties fo:font-weight="bold" officeooo:rsid="0061b101" style:font-weight-asian="bold" style:font-weight-complex="bold"/>
    </style:style>
    <style:style style:name="T71" style:family="text">
      <style:text-properties fo:font-weight="bold" officeooo:rsid="00716995" style:font-weight-asian="bold" style:font-weight-complex="bold"/>
    </style:style>
    <style:style style:name="T72" style:family="text">
      <style:text-properties officeooo:rsid="00258377"/>
    </style:style>
    <style:style style:name="T73" style:family="text">
      <style:text-properties fo:font-weight="bold" officeooo:rsid="00258377" style:font-weight-asian="bold" style:font-weight-complex="bold"/>
    </style:style>
    <style:style style:name="T74" style:family="text">
      <style:text-properties officeooo:rsid="00258377" style:font-weight-asian="normal" style:font-weight-complex="normal"/>
    </style:style>
    <style:style style:name="T75" style:family="text">
      <style:text-properties officeooo:rsid="002f935b" style:font-weight-asian="normal" style:font-weight-complex="normal"/>
    </style:style>
    <style:style style:name="T76" style:family="text">
      <style:text-properties officeooo:rsid="005d108d" style:font-weight-asian="normal" style:font-weight-complex="normal"/>
    </style:style>
    <style:style style:name="T77" style:family="text">
      <style:text-properties officeooo:rsid="00716995" style:font-weight-asian="normal" style:font-weight-complex="normal"/>
    </style:style>
    <style:style style:name="T78" style:family="text">
      <style:text-properties fo:font-weight="bold" officeooo:rsid="0037b0e1" style:font-weight-asian="bold" style:font-weight-complex="bold"/>
    </style:style>
    <style:style style:name="T79" style:family="text">
      <style:text-properties officeooo:rsid="00552bb9" style:font-weight-asian="normal" style:font-weight-complex="normal"/>
    </style:style>
    <style:style style:name="T80" style:family="text">
      <style:text-properties officeooo:rsid="006be0b1"/>
    </style:style>
    <style:style style:name="T81" style:family="text">
      <style:text-properties officeooo:rsid="0048fc09"/>
    </style:style>
    <style:style style:name="T82" style:family="text">
      <style:text-properties officeooo:rsid="004b7dd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1.247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1.247cm"/>
      </text:list-level-style-bullet>
      <text:list-level-style-bullet text:level="2" text:style-name="Bullet_20_Symbols" loext:num-list-format="%2%" text:bullet-char="✔">
        <style:list-level-properties text:space-before="1.995cm" text:min-label-width="0.499cm"/>
        <style:text-properties style:font-name="OpenSymbol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1.247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1.247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1" text:anchor-type="paragraph" svg:x="5.696cm" svg:y="-0.152cm" svg:width="5.577cm" svg:height="2.118cm" draw:z-index="0"><draw:image xlink:href="Pictures/10000001000001F4000000BE1E03686B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3"><text:span text:style-name="T1">TELÉFONO DE CONTACTO CIJ: 96 676 77 99 – <text:s text:c="2"/></text:span><text:span text:style-name="T2">WhatsApp </text:span><text:span text:style-name="T1">652 21 66 21</text:span></text:p>
      <text:p text:style-name="P4"/>
      <text:p text:style-name="P5">DOCUMENTACIÓN NECESARIA PARA REALIZAR LA SOLICITUD <text:span text:style-name="T3">BECAS MEC<text:line-break/></text:span></text:p>
      <text:p text:style-name="P6"><text:span text:style-name="Strong_20_Emphasis"><text:span text:style-name="T4">T</text:span></text:span><text:span text:style-name="Strong_20_Emphasis"><text:span text:style-name="T5">oda la documentación que </text:span></text:span><text:span text:style-name="Strong_20_Emphasis"><text:span text:style-name="T6">se</text:span></text:span><text:span text:style-name="Strong_20_Emphasis"><text:span text:style-name="T5"> solicita es para </text:span></text:span><text:span text:style-name="Strong_20_Emphasis"><text:span text:style-name="T6">anot</text:span></text:span><text:span text:style-name="Strong_20_Emphasis"><text:span text:style-name="T7">ar los datos</text:span></text:span><text:span text:style-name="Strong_20_Emphasis"><text:span text:style-name="T6"> en la solicitud</text:span></text:span><text:span text:style-name="Strong_20_Emphasis"><text:span text:style-name="T5"> </text:span></text:span><text:span text:style-name="Strong_20_Emphasis"><text:span text:style-name="T6">de</text:span></text:span><text:span text:style-name="Strong_20_Emphasis"><text:span text:style-name="T5"> la beca. </text:span></text:span><text:span text:style-name="Strong_20_Emphasis"><text:span text:style-name="T6">EL CIJ</text:span></text:span><text:span text:style-name="Strong_20_Emphasis"><text:span text:style-name="T5"> no se queda con ninguna copia y en la beca no hay que adjuntar documentación, </text:span></text:span><text:span text:style-name="Strong_20_Emphasis"><text:span text:style-name="T8">por lo que</text:span></text:span><text:span text:style-name="Strong_20_Emphasis"><text:span text:style-name="T5"> estos documentos te los puedes traer fotografiados (por delante y por detrás) en tu móvil, en fotocopia, originales, </text:span></text:span><text:span text:style-name="Strong_20_Emphasis"><text:span text:style-name="T6">etc</text:span></text:span><text:span text:style-name="Strong_20_Emphasis"><text:span text:style-name="T5">. </text:span></text:span></text:p>
      <text:p text:style-name="P7"><text:span text:style-name="Strong_20_Emphasis"><text:span text:style-name="T4">- </text:span></text:span><text:span text:style-name="Strong_20_Emphasis"><text:span text:style-name="T9">Documento DNI, NIE o Certificado de Registro de Ciudadanos UE</text:span></text:span><text:span text:style-name="Strong_20_Emphasis"><text:span text:style-name="T10"> de:</text:span></text:span></text:p>
      <text:list text:style-name="L1">
        <text:list-item>
          <text:p text:style-name="P8"><text:span text:style-name="Strong_20_Emphasis"><text:span text:style-name="T11">Padre/tutor </text:span></text:span><text:span text:style-name="Strong_20_Emphasis"><text:span text:style-name="T12">(si vive en la misma casa que el/la niño/a)</text:span></text:span></text:p>
        </text:list-item>
        <text:list-item>
          <text:p text:style-name="P9"><text:span text:style-name="Strong_20_Emphasis"><text:span text:style-name="T10">M</text:span></text:span><text:span text:style-name="Strong_20_Emphasis"><text:span text:style-name="T11">adre/tutora <text:s/></text:span></text:span><text:span text:style-name="Strong_20_Emphasis"><text:span text:style-name="T12">(si vive en la misma casa que el/la niño/a)</text:span></text:span></text:p>
        </text:list-item>
        <text:list-item>
          <text:p text:style-name="P10"><text:span text:style-name="Strong_20_Emphasis"><text:span text:style-name="T12">Pareja del padre o madre si es divorciado/a o separado/</text:span></text:span><text:span text:style-name="Strong_20_Emphasis"><text:span text:style-name="T13">a</text:span></text:span><text:span text:style-name="Strong_20_Emphasis"><text:span text:style-name="T11"> </text:span></text:span><text:span text:style-name="Strong_20_Emphasis"><text:span text:style-name="T12">(si </text:span></text:span><text:span text:style-name="Strong_20_Emphasis"><text:span text:style-name="T14">está empadronado/a</text:span></text:span><text:span text:style-name="Strong_20_Emphasis"><text:span text:style-name="T12"> en la misma casa que el/la niño/a)</text:span></text:span><text:span text:style-name="Strong_20_Emphasis"><text:span text:style-name="T11"> <text:s text:c="62"/></text:span></text:span></text:p>
        </text:list-item>
        <text:list-item>
          <text:p text:style-name="P11"><text:span text:style-name="Strong_20_Emphasis"><text:span text:style-name="T11">Hermanos/as m</text:span></text:span><text:span text:style-name="Strong_20_Emphasis"><text:span text:style-name="T15">enores</text:span></text:span><text:span text:style-name="Strong_20_Emphasis"><text:span text:style-name="T10"> de </text:span></text:span><text:span text:style-name="Strong_20_Emphasis"><text:span text:style-name="T15">25</text:span></text:span><text:span text:style-name="Strong_20_Emphasis"><text:span text:style-name="T10"> años que convivan en el mismo domicilio familiar a 31 de diciembre de</text:span></text:span><text:span text:style-name="Strong_20_Emphasis"><text:span text:style-name="T16">l pasado año</text:span></text:span><text:span text:style-name="Strong_20_Emphasis"><text:span text:style-name="T17">.</text:span></text:span></text:p>
        </text:list-item>
        <text:list-item>
          <text:p text:style-name="P8"><text:span text:style-name="Strong_20_Emphasis"><text:span text:style-name="T11">Resto de</text:span></text:span><text:span text:style-name="Strong_20_Emphasis"><text:span text:style-name="T10"> miembros computables de la familia </text:span></text:span><text:span text:style-name="Strong_20_Emphasis"><text:span text:style-name="T18">(abuelos, personas con ingresos que convivan en el domicilio familiar)</text:span></text:span></text:p>
        </text:list-item>
        <text:list-item>
          <text:p text:style-name="P12"><text:span text:style-name="Strong_20_Emphasis"><text:span text:style-name="T19">Si el/la solicitante tiene NIE necesitará saber la fecha de expedición inicial del permiso de residencia. </text:span></text:span></text:p>
        </text:list-item>
      </text:list>
      <text:p text:style-name="P13">- <text:span text:style-name="T20">Correo electrónico </text:span><text:span text:style-name="T21">y </text:span><text:span text:style-name="T20">contraseña </text:span><text:span text:style-name="T22">(tendrás que acceder durante la tramitación de la beca</text:span><text:span text:style-name="T23">)</text:span><text:span text:style-name="T22">. </text:span><text:span text:style-name="T24"><text:s/></text:span><text:span text:style-name="T25">Debe </text:span><text:span text:style-name="T24">se</text:span><text:span text:style-name="T25">r</text:span><text:span text:style-name="T24"> un e-mail </text:span><text:span text:style-name="T26">de us</text:span><text:span text:style-name="T24">o </text:span><text:span text:style-name="T26">habitual. Posteriormente te enviarán las notificaciones a este mismo correo. </text:span></text:p>
      <text:p text:style-name="P14"><text:span text:style-name="Strong_20_Emphasis"><text:span text:style-name="T10">- </text:span></text:span><text:span text:style-name="Strong_20_Emphasis"><text:span text:style-name="T27">Número de </text:span></text:span><text:span text:style-name="Strong_20_Emphasis"><text:span text:style-name="T28">c</text:span></text:span><text:span text:style-name="Strong_20_Emphasis"><text:span text:style-name="T27">uenta </text:span></text:span><text:span text:style-name="Strong_20_Emphasis"><text:span text:style-name="T28">bancaria</text:span></text:span><text:span text:style-name="Strong_20_Emphasis"><text:span text:style-name="T27"> </text:span></text:span><text:span text:style-name="T29">donde desea recibir el importe de la beca. </text:span><text:span text:style-name="T30">El alumn</text:span><text:span text:style-name="T31">o/a</text:span><text:span text:style-name="T30"> que solicita la beca d</text:span><text:span text:style-name="T29">eberá ser </text:span><text:span text:style-name="T32">titular o co-titular </text:span><text:span text:style-name="T29">de la cuenta. </text:span><text:span text:style-name="T33">Compruebe que</text:span><text:span text:style-name="T29"> </text:span><text:span text:style-name="T33">la</text:span><text:span text:style-name="T29"> cuenta permanece activa.</text:span></text:p>
      <text:p text:style-name="P15">- <text:span text:style-name="T34">En caso de </text:span><text:span text:style-name="T35">FAMILIA NUMEROSA</text:span><text:span text:style-name="T34">:</text:span></text:p>
      <text:p text:style-name="P16">Título o carné de familia numerosa:</text:p>
      <text:p text:style-name="P17">Datos que le van a pedir:</text:p>
      <text:list text:style-name="L2">
        <text:list-item>
          <text:p text:style-name="P18">Número del título o carné</text:p>
        </text:list-item>
        <text:list-item>
          <text:p text:style-name="P18">Período de vigencia <text:span text:style-name="T36">(fecha </text:span><text:span text:style-name="T37">inicial de expedición </text:span><text:span text:style-name="T38">(este dato no está en el carnet si ya ha sido renovado anteriormente)</text:span><text:span text:style-name="T39"> y</text:span><text:span text:style-name="T36"> fecha de caducidad)</text:span></text:p>
        </text:list-item>
        <text:list-item>
          <text:p text:style-name="P19">Comunidad Autónoma que ha expedido el título o carné.</text:p>
        </text:list-item>
      </text:list>
      <text:p text:style-name="P20">- En<text:span text:style-name="T34"> caso de </text:span><text:span text:style-name="T35">DISCAPACIDAD DEL ESTUDIANTE Y/O DE SUS HERMANOS</text:span><text:span text:style-name="T34">: </text:span><text:span text:style-name="T40">(reconocida a 31 de diciembre de</text:span><text:span text:style-name="T41">l pasado año</text:span><text:span text:style-name="T40">). </text:span><text:span text:style-name="T42">Traer la carta donde se comunica la discapacidad reconocida. No nos vale el carnet.</text:span></text:p>
      <text:list text:style-name="L3">
        <text:list-item>
          <text:p text:style-name="P21">Resolución de<text:span text:style-name="T43">l</text:span> reconocimiento de la discapacidad. </text:p>
        </text:list-item>
      </text:list>
      <text:list text:style-name="L4">
        <text:list-item>
          <text:list>
            <text:list-item>
              <text:p text:style-name="P22">Fecha de la resolución <text:span text:style-name="T44">inicial </text:span>del reconocimiento de la discapacidad.</text:p>
            </text:list-item>
            <text:list-item>
              <text:p text:style-name="P23">Período de vigencia</text:p>
            </text:list-item>
            <text:list-item>
              <text:p text:style-name="P23">Comunidad Autónoma que lo ha expedido</text:p>
            </text:list-item>
            <text:list-item>
              <text:p text:style-name="P24">Porcentaje de la discapacidad</text:p>
            </text:list-item>
          </text:list>
        </text:list-item>
      </text:list>
      <text:p text:style-name="P25"><text:span text:style-name="T45">- Si</text:span><text:span text:style-name="T46"> tuvo </text:span><text:span text:style-name="T47">HERMANOS/</text:span><text:span text:style-name="T48">AS</text:span><text:span text:style-name="T47"> UNIVERSITARIOS/</text:span><text:span text:style-name="T49">AS</text:span><text:span text:style-name="T47"> RESIDIENDO FUERA DEL DOMICILIO FAMILIAR A 31 DE DICIEMBRE DE</text:span><text:span text:style-name="T50">L PASADO AÑO</text:span></text:p>
      <text:list text:style-name="L5">
        <text:list-item>
          <text:p text:style-name="P26">DNI/NIE de los/<text:span text:style-name="T51">las</text:span> hermanos/<text:span text:style-name="T51">as</text:span></text:p>
        </text:list-item>
        <text:list-item>
          <text:p text:style-name="P26">Universidad donde cursaban sus estudios</text:p>
        </text:list-item>
        <text:list-item>
          <text:p text:style-name="P27"><text:soft-page-break/>Tipo de estudios que realizan</text:p>
        </text:list-item>
      </text:list>
      <text:p text:style-name="P28">- Si algún miembro <text:span text:style-name="T52">DE LA UNIDAD FAMILIAR OBTUVO INGRESOS EN EL EXTRANJERO:</text:span></text:p>
      <text:list text:style-name="L6">
        <text:list-item>
          <text:p text:style-name="P29">Importe de los mismos y moneda en que se obtuvieron.</text:p>
        </text:list-item>
      </text:list>
      <text:p text:style-name="P30">- <text:span text:style-name="T43">Si algún familiar ha sido </text:span><text:span text:style-name="T53">AUTÓNOMO EN EL AÑO </text:span><text:span text:style-name="T54">PASADO</text:span><text:span text:style-name="T53">: </text:span></text:p>
      <text:p text:style-name="P30"><text:span text:style-name="T55"><text:s/></text:span><text:span text:style-name="T56">V</text:span><text:span text:style-name="T55">olumen de negocio</text:span><text:span text:style-name="T57"> </text:span></text:p>
      <text:list text:style-name="L7">
        <text:list-item>
          <text:p text:style-name="P31">CIF de la empresa</text:p>
        </text:list-item>
        <text:list-item>
          <text:p text:style-name="P31">Porcentaje de participación</text:p>
        </text:list-item>
        <text:list-item>
          <text:p text:style-name="P31"><text:span text:style-name="T52">Ingresos totales brutos del año </text:span><text:span text:style-name="T54">pasado</text:span><text:span text:style-name="T58"> </text:span><text:span text:style-name="T59">(consulta en tu asesoría)</text:span></text:p>
        </text:list-item>
        <text:list-item>
          <text:p text:style-name="P32">Autónomos que declaran en estimación directa. Casilla 180 de la RENTA</text:p>
        </text:list-item>
        <text:list-item>
          <text:p text:style-name="P32">Autónomos que declaran en estimación objetiva o módulos (excepto actividades agrícolas, ganaderas y forestales). Casilla 1465</text:p>
        </text:list-item>
        <text:list-item>
          <text:p text:style-name="P32">Autónomos con rendimientos en actividades agrícolas, ganaderas y forestales. Casilla 1536.</text:p>
        </text:list-item>
      </text:list>
      <text:p text:style-name="P33"><text:span text:style-name="T60">- </text:span><text:span text:style-name="T61">Si te declaras </text:span><text:span text:style-name="Strong_20_Emphasis"><text:span text:style-name="T62">independiente familiar y económicamente </text:span></text:span><text:span text:style-name="T61">necesitarás los datos de la vivienda </text:span><text:span text:style-name="T63">(ref. Catastral) </text:span><text:span text:style-name="T61">y del empleador (su NIF/CIF y las cantidades abonadas)</text:span></text:p>
      <text:p text:style-name="P34">- Si<text:span text:style-name="T64"> has </text:span><text:span text:style-name="T65">solicitado</text:span><text:span text:style-name="T64"> la beca otros años, trae preparado tu </text:span><text:span text:style-name="T66">USUARIO</text:span><text:span text:style-name="T64"> y </text:span><text:span text:style-name="T66">CONTRASEÑA.</text:span></text:p>
      <text:p text:style-name="P35"><text:span text:style-name="T64">- </text:span><text:span text:style-name="T67">Si </text:span><text:span text:style-name="T68">resides en</text:span><text:span text:style-name="T67"> </text:span><text:span text:style-name="T69">casa propia</text:span><text:span text:style-name="T67"> necesitarás el nº de </text:span><text:span text:style-name="T69">referencia catastral</text:span><text:span text:style-name="T67"> del domicilio.</text:span></text:p>
      <text:p text:style-name="P35">- <text:span text:style-name="T68">Si constituyes una unidad familiar independiente necesitas saber el </text:span><text:span text:style-name="T70">importe anual de los ingresos netos del estudiante correspondiente al año </text:span><text:span text:style-name="T54">pasado</text:span><text:span text:style-name="T71">.</text:span><text:span text:style-name="T70"> <text:s text:c="5"/></text:span></text:p>
      <text:p text:style-name="P34">- <text:span text:style-name="T72">Si vas a </text:span><text:span text:style-name="T73">RESIDIR FUERA DEL DOMICILIO FAMILIAR</text:span><text:span text:style-name="T72"> con un contrato de </text:span><text:span text:style-name="T73">ALQUILER,</text:span><text:span text:style-name="T74"> </text:span><text:span text:style-name="T75">traer contrato alquiler con los siguiente datos </text:span><text:span text:style-name="T76">(</text:span><text:span text:style-name="T75">si aún no tienes estos datos, no pasa nada. Los </text:span><text:span text:style-name="T25">tendrás que</text:span><text:span text:style-name="T75"> añadir </text:span><text:span text:style-name="T25">en agosto </text:span><text:span text:style-name="T75">cuando </text:span><text:span text:style-name="T77">se abra el plazo de modificación de datos). </text:span><text:span text:style-name="T72"><text:s text:c="18"/></text:span></text:p>
      <text:p text:style-name="P36">- <text:span text:style-name="T73">DIRECCIÓN</text:span><text:span text:style-name="T72"> de la vivienda en </text:span><text:span text:style-name="T73">ALQUILER <text:s text:c="110"/></text:span></text:p>
      <text:p text:style-name="P36">- <text:span text:style-name="T73">FECHA</text:span><text:span text:style-name="T72"> de </text:span><text:span text:style-name="T73">IN</text:span><text:span text:style-name="T78">I</text:span><text:span text:style-name="T73">CIO</text:span><text:span text:style-name="T72"> y </text:span><text:span text:style-name="T73">FIN</text:span><text:span text:style-name="T72"> de contrato</text:span></text:p>
      <text:p text:style-name="P36">- <text:span text:style-name="T73">NOMBRE COMPLETO</text:span><text:span text:style-name="T72"> y </text:span><text:span text:style-name="T73">DNI</text:span><text:span text:style-name="T72"> del arrendador</text:span></text:p>
      <text:p text:style-name="P36">- <text:span text:style-name="T73">NOMBRE COMPLETO</text:span><text:span text:style-name="T72"> y </text:span><text:span text:style-name="T73">DNI</text:span><text:span text:style-name="T72"> de los arrendatarios (personas que van a alquilar la vivienda)</text:span></text:p>
      <text:p text:style-name="P36">- <text:span text:style-name="T73">IMPORTE</text:span><text:span text:style-name="T72"> de </text:span><text:span text:style-name="T73">ALQUILER</text:span><text:span text:style-name="T72"> realizado por el estudiante</text:span></text:p>
      <text:p text:style-name="P36">- <text:span text:style-name="T73">IMPORTE</text:span><text:span text:style-name="T72"> de </text:span><text:span text:style-name="T73">FIANZA</text:span><text:span text:style-name="T72"> dado por el estudiante</text:span></text:p>
      <text:p text:style-name="P34">- <text:span text:style-name="T72">El estudiante, en caso de tener la </text:span><text:span text:style-name="T73">ORFANDAD COMPLETA: </text:span><text:span text:style-name="T79">Fecha de fallecimiento</text:span><text:span text:style-name="T74"> de</text:span><text:span text:style-name="T72">l último familiar (padre/madre)</text:span></text:p>
      <text:p text:style-name="P34"/>
      <text:p text:style-name="P37">INFORMACIÓN IMPORTANTE A TENER EN CUENTA SOBRE LAS BECAS:</text:p>
      <text:p text:style-name="P38">** Si al finalizar el curso no se supera un mínimo <text:span text:style-name="T65">de </text:span>créditos o asignaturas <text:span text:style-name="T65">y/o no asiste el mínimo de horas lectivas matriculadas </text:span>el <text:span text:style-name="T65">MEC</text:span> reclamar<text:span text:style-name="T65">á</text:span> la devolución de del importe de la beca <text:span text:style-name="T80">y una comisión. </text:span></text:p>
      <text:p text:style-name="P39">** Si se abandona<text:span text:style-name="T40">n</text:span> los estudios, hay que comunicarlo lo antes posible para la anulación de la misma, en caso de tener el ingreso parcial o total se tendrá que devolver <text:span text:style-name="T80">la beca</text:span>. </text:p>
      <text:p text:style-name="P40">** <text:span text:style-name="T81">Si eres repetidor/a no podrás acceder a la beca. Podrás volver a solicitarla e</text:span><text:span text:style-name="T82">l</text:span><text:span text:style-name="T81"> año que no estés repitiendo curso.</text:span></text:p>
      <text:p text:style-name="P41"/>
      <text:p text:style-name="P41">Pide tu beca aunque no sepas lo que vas a estudiar el próximo curso o incluso si vas o no a estudiar. Pasado <text:span text:style-name="T41">el plazo de solicitud </text:span>NO habrá <text:span text:style-name="T41">ninguna otra </text:span>opción de solicitar esta beca. </text:p>
      <text:p text:style-name="P4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032cm" fo:margin-bottom="0.67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07-31T10:50:57.052000000</meta:creation-date>
    <dc:date>2026-08-11T08:20:42.373230800</dc:date>
    <meta:editing-duration>PT6H27M10S</meta:editing-duration>
    <meta:editing-cycles>60</meta:editing-cycles>
    <meta:generator>LibreOffice/25.8.5.2$Windows_X86_64 LibreOffice_project/9c8b85f387cc00a89945a79c9e6239f32e450ac2</meta:generator>
    <meta:print-date>2026-03-26T17:58:55.130351300</meta:print-date>
    <meta:document-statistic meta:table-count="0" meta:image-count="1" meta:object-count="0" meta:page-count="2" meta:paragraph-count="55" meta:word-count="836" meta:character-count="5043" meta:non-whitespace-character-count="4071"/>
  </office:meta>
</office:document-meta>
</file>